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918a6921c66b022fdc797bb06b29ec.png"/>
  <manifest:file-entry manifest:media-type="image/svg+xml" manifest:full-path="Pictures/06c62c4c354273955b1ef4c58f4f784c.svg"/>
  <manifest:file-entry manifest:media-type="image/svg+xml" manifest:full-path="Pictures/43dfc1524066dd1c73b15440d6d9acc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f2918a6921c66b022fdc797bb06b29ec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keepha.lisn.upsaclay.fr/wiki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keepha.lisn.upsaclay.fr/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9525cm" svg:height="0.9525cm"><draw:image xlink:href="Pictures/06c62c4c354273955b1ef4c58f4f784c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.9525cm" svg:height="0.9525cm"><draw:image xlink:href="Pictures/06c62c4c354273955b1ef4c58f4f784c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9525cm" svg:height="0.9525cm"><draw:image xlink:href="Pictures/06c62c4c354273955b1ef4c58f4f784c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9525cm" svg:height="0.9525cm"><draw:image xlink:href="Pictures/06c62c4c354273955b1ef4c58f4f784c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9525cm" svg:height="0.9525cm"><draw:image xlink:href="Pictures/06c62c4c354273955b1ef4c58f4f784c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9525cm" svg:height="0.9525cm"><draw:image xlink:href="Pictures/43dfc1524066dd1c73b15440d6d9acc5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2::39:56</meta:creation-date>
    <dc:creator>Generated</dc:creator>
    <dc:date>2026-09-08T12::39:56</dc:date>
    <dc:language>en-US</dc:language>
    <meta:editing-cycles>1</meta:editing-cycles>
    <meta:editing-duration>PT0S</meta:editing-duration>
    <dc:title>wiki:dokuwiki</dc:title>
  </office:meta>
</office:document-meta>
</file>